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清單段落" style:list-style-name="LFO1" style:family="paragraph">
      <style:paragraph-properties fo:text-indent="0in"/>
      <style:text-properties style:font-name="標楷體" style:font-name-asian="標楷體"/>
    </style:style>
    <style:style style:name="P3" style:parent-style-name="清單段落" style:list-style-name="LFO1" style:family="paragraph">
      <style:paragraph-properties fo:text-indent="0in"/>
    </style:style>
    <style:style style:name="T4" style:parent-style-name="超連結" style:family="text">
      <style:text-properties style:font-name="標楷體" style:font-name-asian="標楷體"/>
    </style:style>
    <style:style style:name="P5" style:parent-style-name="清單段落" style:family="paragraph">
      <style:paragraph-properties fo:text-align="center" fo:margin-left="0.1972in">
        <style:tab-stops/>
      </style:paragraph-properties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清單段落" style:list-style-name="LFO1" style:family="paragraph">
      <style:paragraph-properties fo:text-indent="0in"/>
      <style:text-properties style:font-name="標楷體" style:font-name-asian="標楷體"/>
    </style:style>
    <style:style style:name="P8" style:parent-style-name="清單段落" style:list-style-name="LFO1" style:family="paragraph">
      <style:paragraph-properties fo:text-indent="0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超連結" style:family="text">
      <style:text-properties style:font-name="標楷體" style:font-name-asian="標楷體"/>
    </style:style>
    <style:style style:name="T11" style:parent-style-name="超連結" style:family="text">
      <style:text-properties style:font-name="標楷體" style:font-name-asian="標楷體"/>
    </style:style>
    <style:style style:name="P12" style:parent-style-name="清單段落" style:family="paragraph">
      <style:paragraph-properties fo:text-align="center" fo:margin-left="0.1972in">
        <style:tab-stops/>
      </style:paragraph-properties>
    </style:style>
    <style:style style:name="T1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「大客車安全逃生資訊影片-安全帶上路及黃金60秒」<text:line-break/>宣導影片內容增修版本(包含中文、英文、日文、韓文四國語言及甲、乙類大客車)影音連結</text:p>
      <text:list text:style-name="LFO1" text:continue-numbering="true">
        <text:list-item>
          <text:p text:style-name="P2">Google雲端下載連結位址：</text:p>
          <text:list text:continue-numbering="true">
            <text:list-item>
              <text:p text:style-name="P3"><text:a xlink:href="https://drive.google.com/drive/folders/1ibrYBTkLWH2smNRuqK5A32KMhIC4M-gT?usp=sharing" office:target-frame-name="_top" xlink:show="replace"><text:span text:style-name="T4">https://drive.google.com/drive/folders/1ibrYBTkLWH2smNRuqK5A32KMhIC4M-gT?usp=sharing</text:span></text:a></text:p>
            </text:list-item>
          </text:list>
        </text:list-item>
      </text:list>
      <text:p text:style-name="P5"><text:span text:style-name="T6"><draw:frame draw:style-name="a0" draw:name="圖片 1" text:anchor-type="as-char" svg:x="0in" svg:y="0in" svg:width="1.40551in" svg:height="1.40551in" style:rel-width="scale" style:rel-height="scale"><draw:image xlink:href="media/image1.png" xlink:type="simple" xlink:show="embed" xlink:actuate="onLoad"/><svg:title/><svg:desc>http://s05.calm9.com/qrcode/2022-10/VWIO1LQ2UE.png</svg:desc></draw:frame></text:span></text:p>
      <text:list text:style-name="LFO1" text:continue-numbering="true">
        <text:list-item>
          <text:list>
            <text:list-item>
              <text:p text:style-name="P7">下載期限：至111年11月18日止。<text:line-break/></text:p>
            </text:list-item>
          </text:list>
        </text:list-item>
        <text:list-item>
          <text:p text:style-name="P8"><text:span text:style-name="T9">公路總局公路人員訓練所全球資訊網「影音頻道」瀏覽網址：</text:span><text:a xlink:href="https://hti.thb.gov.tw/Modules/MediaPlayer/mediaplayer_list?node=aa8619d5-9250-4621-ab67-c55ffc1c2665&amp;c=68044349-e0b4-48df-a6a5-cf24172d0148" office:target-frame-name="_top" xlink:show="replace"><text:span text:style-name="T10">https://hti.thb.gov.tw/Modules/MediaPlayer/mediaplayer_list?node=aa8619d5-9250-4621-ab67-c55ffc1c2665&amp;c=68044349-e0b4-48</text:span><text:span text:style-name="T11">df-a6a5-cf24172d0148</text:span></text:a></text:p>
        </text:list-item>
      </text:list>
      <text:p text:style-name="P12"><text:span text:style-name="T13"><draw:frame draw:style-name="a1" draw:name="圖片 2" text:anchor-type="as-char" svg:x="0in" svg:y="0in" svg:width="1.45472in" svg:height="1.45472in" style:rel-width="scale" style:rel-height="scale"><draw:image xlink:href="media/image2.png" xlink:type="simple" xlink:show="embed" xlink:actuate="onLoad"/><svg:title/><svg:desc>I:\17. 列管 專案 綜合業務\1110811 因應汽車運輸業管理規則第84條條文修正，請貴所辦理修正「大客車安全逃生資訊影片-安全帶上路及黃金60秒」宣導影片\1111011 會議記錄\qrcode_hti.thb.gov.tw.png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1027in" fo:margin-bottom="1in" fo:margin-right="1.102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訓練所-南部訓練中心-黃亮彰</meta:initial-creator>
    <dc:creator>user</dc:creator>
    <meta:creation-date>2022-11-04T02:15:00Z</meta:creation-date>
    <dc:date>2022-11-04T02:15:00Z</dc:date>
    <meta:template xlink:href="Normal" xlink:type="simple"/>
    <meta:editing-cycles>2</meta:editing-cycles>
    <meta:editing-duration>PT60S</meta:editing-duration>
    <meta:user-defined meta:name="FormatCheck" meta:value-type="boolean">true</meta:user-defined>
    <meta:document-statistic meta:page-count="1" meta:paragraph-count="1" meta:word-count="92" meta:character-count="620" meta:row-count="4" meta:non-whitespace-character-count="529"/>
  </office:meta>
</office:document-meta>
</file>